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adornments="Book" style:font-pitch="variable"/>
    <style:font-face style:name="DejaVu Sans Condensed" svg:font-family="'DejaVu Sans Condensed'" style:font-adornments="Condensed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adornments="Normal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fo:min-height="2.629cm"/>
      <style:paragraph-properties style:writing-mode="lr-tb"/>
    </style:style>
    <style:style style:name="pr2" style:family="presentation" style:parent-style-name="Default-subtitle">
      <style:graphic-properties draw:fill-color="#ffffff" fo:min-height="9.134cm"/>
      <style:paragraph-properties style:writing-mode="lr-tb"/>
    </style:style>
    <style:style style:name="pr3" style:family="presentation" style:parent-style-name="Default-notes">
      <style:graphic-properties draw:fill-color="#ffffff" fo:min-height="13.364cm"/>
      <style:paragraph-properties style:writing-mode="lr-tb"/>
    </style:style>
    <style:style style:name="pr4" style:family="presentation" style:parent-style-name="Default-outline1">
      <style:graphic-properties fo:min-height="8.88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loext:graphic-properties draw:fill-color="#ffffff"/>
      <style:paragraph-properties style:writing-mode="lr-tb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Project Alpha: Phase </text:p>
          </draw:text-box>
        </draw:frame>
        <draw:frame presentation:style-name="pr2" draw:text-style-name="P2" draw:layer="layout" svg:width="25.199cm" svg:height="9.134cm" svg:x="1.4cm" svg:y="3.685cm" presentation:class="subtitle">
          <draw:text-box>
            <text:p>2026 Strategy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Agenda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Introduction</text:p>
              </text:list-item>
              <text:list-item>
                <text:p>Project Background</text:p>
              </text:list-item>
              <text:list-item>
                <text:p>Phase 1 Summary</text:p>
              </text:list-item>
              <text:list-item>
                <text:p>Phase 2 Objectives</text:p>
              </text:list-item>
              <text:list-item>
                <text:p>Strategy Overview</text:p>
              </text:list-item>
              <text:list-item>
                <text:p>Timeline</text:p>
              </text:list-item>
              <text:list-item>
                <text:p>Conclusio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Introduction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Project Alpha is a strategic initiative</text:p>
              </text:list-item>
              <text:list-item>
                <text:p>Focus on innovation and scalability</text:p>
              </text:list-item>
              <text:list-item>
                <text:p>Phase 2 targets optimizatio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Organization Overview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Mid-size technology organization</text:p>
              </text:list-item>
              <text:list-item>
                <text:p>Digital transformation focus</text:p>
              </text:list-item>
              <text:list-item>
                <text:p>Client-oriented approach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roblem Statement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Scalability limitations</text:p>
              </text:list-item>
              <text:list-item>
                <text:p>Manual processes</text:p>
              </text:list-item>
              <text:list-item>
                <text:p>Performance constraint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roject Alpha Overview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Modular design</text:p>
              </text:list-item>
              <text:list-item>
                <text:p>Data-driven workflows</text:p>
              </text:list-item>
              <text:list-item>
                <text:p>Automation enabled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hase 1 Objective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System foundation</text:p>
              </text:list-item>
              <text:list-item>
                <text:p>Core features</text:p>
              </text:list-item>
              <text:list-item>
                <text:p>Initial deployment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7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hase 1 Achievement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Successful launch</text:p>
              </text:list-item>
              <text:list-item>
                <text:p>Stable user base</text:p>
              </text:list-item>
              <text:list-item>
                <text:p>Positive feedback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8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hase 1 Limitation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Manual interventions</text:p>
              </text:list-item>
              <text:list-item>
                <text:p>Limited analytics</text:p>
              </text:list-item>
              <text:list-item>
                <text:p>Scalability issue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9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Need for Phase 2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Increasing user demand</text:p>
              </text:list-item>
              <text:list-item>
                <text:p>Performance improvement</text:p>
              </text:list-item>
              <text:list-item>
                <text:p>Feature enhancement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0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hase 2 Vision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High availability</text:p>
              </text:list-item>
              <text:list-item>
                <text:p>Intelligent automation</text:p>
              </text:list-item>
              <text:list-item>
                <text:p>Future-ready platform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hase 2 Objective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Improve performance</text:p>
              </text:list-item>
              <text:list-item>
                <text:p>Enhance security</text:p>
              </text:list-item>
              <text:list-item>
                <text:p>Enable analytic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2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Strategic Approach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Incremental upgrades</text:p>
              </text:list-item>
              <text:list-item>
                <text:p>Risk management</text:p>
              </text:list-item>
              <text:list-item>
                <text:p>Continuous monitoring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3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Technology Stack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Cloud infrastructure</text:p>
              </text:list-item>
              <text:list-item>
                <text:p>Secure databases</text:p>
              </text:list-item>
              <text:list-item>
                <text:p>API integratio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4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System Architecture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Presentation layer</text:p>
              </text:list-item>
              <text:list-item>
                <text:p>Business logic layer</text:p>
              </text:list-item>
              <text:list-item>
                <text:p>Data layer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5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Data Management Strategy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Centralized storage</text:p>
              </text:list-item>
              <text:list-item>
                <text:p>Data validation</text:p>
              </text:list-item>
              <text:list-item>
                <text:p>Backup and recovery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6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Security Enhancement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Authentication</text:p>
              </text:list-item>
              <text:list-item>
                <text:p>Authorization</text:p>
              </text:list-item>
              <text:list-item>
                <text:p>Data encryptio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7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Performance Optimization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Load balancing</text:p>
              </text:list-item>
              <text:list-item>
                <text:p>Query optimization</text:p>
              </text:list-item>
              <text:list-item>
                <text:p>Caching technique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8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>
          <draw:text-box>
            <text:p>Automation Feature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Automated workflows</text:p>
              </text:list-item>
              <text:list-item>
                <text:p>Scheduled tasks</text:p>
              </text:list-item>
              <text:list-item>
                <text:p>Reduced manual effort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9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User Experience Improvement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Simplified navigation</text:p>
              </text:list-item>
              <text:list-item>
                <text:p>Improved UI consistency</text:p>
              </text:list-item>
              <text:list-item>
                <text:p>Faster response time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0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Testing Strategy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Unit testing</text:p>
              </text:list-item>
              <text:list-item>
                <text:p>Integration testing</text:p>
              </text:list-item>
              <text:list-item>
                <text:p>User acceptance testing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Risk Analysi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Technical risks</text:p>
              </text:list-item>
              <text:list-item>
                <text:p>Operational risks</text:p>
              </text:list-item>
              <text:list-item>
                <text:p>Mitigation planning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2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Project Timeline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Planning phase</text:p>
              </text:list-item>
              <text:list-item>
                <text:p>Development phase</text:p>
              </text:list-item>
              <text:list-item>
                <text:p>Deployment phase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3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Resource Allocation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Development team</text:p>
              </text:list-item>
              <text:list-item>
                <text:p>Testing team</text:p>
              </text:list-item>
              <text:list-item>
                <text:p>Support team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4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Cost Estimation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Infrastructure costs</text:p>
              </text:list-item>
              <text:list-item>
                <text:p>Development costs</text:p>
              </text:list-item>
              <text:list-item>
                <text:p>Maintenance cost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5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Expected Outcome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Improved scalability</text:p>
              </text:list-item>
              <text:list-item>
                <text:p>Higher efficiency</text:p>
              </text:list-item>
              <text:list-item>
                <text:p>User satisfactio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6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Key Performance Indicators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System uptime</text:p>
              </text:list-item>
              <text:list-item>
                <text:p>Response time</text:p>
              </text:list-item>
              <text:list-item>
                <text:p>Adoption rate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7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Future Scope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AI integration</text:p>
              </text:list-item>
              <text:list-item>
                <text:p>Advanced analytics</text:p>
              </text:list-item>
              <text:list-item>
                <text:p>Expansion plan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8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Conclusion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Phase 2 strengthens Project Alpha</text:p>
              </text:list-item>
              <text:list-item>
                <text:p>Aligns with 2025 goals</text:p>
              </text:list-item>
              <text:list-item>
                <text:p>Ensures sustainability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9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Default" presentation:presentation-page-layout-name="AL2T1">
        <draw:frame presentation:style-name="pr1" draw:text-style-name="P1" draw:layer="layout" svg:width="25.199cm" svg:height="2.629cm" svg:x="1.4cm" svg:y="0.628cm" presentation:class="title" presentation:user-transformed="true">
          <draw:text-box>
            <text:p>Thank You</text:p>
          </draw:text-box>
        </draw:frame>
        <draw:frame presentation:style-name="pr4" draw:text-style-name="P1" draw:layer="layout" svg:width="25.199cm" svg:height="9.134cm" svg:x="1.4cm" svg:y="3.685cm" presentation:class="outline">
          <draw:text-box>
            <text:list text:style-name="L2">
              <text:list-item>
                <text:p>Questions and Discussion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0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ooo="http://openoffice.org/2009/office" xmlns:anim="urn:oasis:names:tc:opendocument:xmlns:animation:1.0" xmlns:smil="urn:oasis:names:tc:opendocument:xmlns:smil-compatible:1.0"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adornments="Book" style:font-pitch="variable"/>
    <style:font-face style:name="DejaVu Sans Condensed" svg:font-family="'DejaVu Sans Condensed'" style:font-adornments="Condensed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adornments="Normal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en" fo:country="HK" style:font-name-asian="DejaVu Sans1" style:font-size-asian="24pt" style:language-asian="zh" style:country-asian="CN" style:font-name-complex="DejaVu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solid" draw:fill-color="#b4c7dc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solid" draw:fill-color="#b4c7dc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 style:writing-mode="lr-tb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presentation="urn:oasis:names:tc:opendocument:xmlns:presentation:1.0" xmlns:officeooo="http://openoffice.org/2009/office" xmlns:grddl="http://www.w3.org/2003/g/data-view#" xmlns:anim="urn:oasis:names:tc:opendocument:xmlns:animation:1.0" xmlns:meta="urn:oasis:names:tc:opendocument:xmlns:meta:1.0" xmlns:smil="urn:oasis:names:tc:opendocument:xmlns:smil-compatible:1.0" xmlns:dc="http://purl.org/dc/elements/1.1/" xmlns:xlink="http://www.w3.org/1999/xlink" xmlns:ooo="http://openoffice.org/2004/office" xmlns:office="urn:oasis:names:tc:opendocument:xmlns:office:1.0" office:version="1.3">
  <office:meta>
    <meta:creation-date>2026-01-02T04:19:18.946939209</meta:creation-date>
    <dc:date>2026-01-02T04:32:12.075293433</dc:date>
    <meta:editing-duration>PT10M17S</meta:editing-duration>
    <meta:editing-cycles>3</meta:editing-cycles>
    <meta:generator>LibreOffice/7.3.7.2$Linux_X86_64 LibreOffice_project/30$Build-2</meta:generator>
    <meta:document-statistic meta:object-count="141"/>
  </office:meta>
</office:document-meta>
</file>